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Calibri" svg:font-family="Calibri" style:font-family-generic="roman" style:font-pitch="variable"/>
    <style:font-face style:name="Georgia" svg:font-family="Georgia" style:font-family-generic="roman" style:font-pitch="variable"/>
    <style:font-face style:name="Liberation Sans" svg:font-family="'Liberation Sans'" style:font-family-generic="swiss" style:font-pitch="variable"/>
    <style:font-face style:name="Calibri1" svg:font-family="Calibri" style:font-family-generic="system" style:font-pitch="variable"/>
    <style:font-face style:name="Georgia1" svg:font-family="Georgia" style:font-family-generic="system" style:font-pitch="variable"/>
    <style:font-face style:name="Linux Libertine G" svg:font-family="'Linux Libertine G'" style:font-family-generic="system" style:font-pitch="variable"/>
  </office:font-face-decls>
  <office:automatic-styles>
    <style:style style:name="P1" style:family="paragraph" style:parent-style-name="Standard">
      <style:paragraph-properties fo:margin-top="0in" fo:margin-bottom="0.139in" loext:contextual-spacing="false" fo:line-height="100%"/>
    </style:style>
    <style:style style:name="P2" style:family="paragraph" style:parent-style-name="Standard" style:master-page-name="Standard">
      <style:paragraph-properties style:page-number="1"/>
    </style:style>
    <style:style style:name="T1" style:family="text">
      <style:text-properties fo:color="#000000"/>
    </style:style>
    <style:style style:name="T2" style:family="text">
      <style:text-properties fo:color="#000000" fo:font-size="11pt" style:font-size-asian="11pt" style:font-size-complex="11pt"/>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
      <text:p text:style-name="Standard"><text:span text:style-name="T1">Ostern keine Fahrradspur:</text:span></text:p>
      <text:p text:style-name="Standard"><text:span text:style-name="T1">Rückwärtsrolle in der Verkehrswende </text:span></text:p>
      <text:p text:style-name="Standard"><text:span text:style-name="T1">Mehr Platz für FußgängerInnen und RadfahrerInnen an den Ostertagen wird von CDU und FDP im Haupt- und Finanzausschuss abgelehnt.</text:span></text:p>
      <text:p text:style-name="Standard"><text:span text:style-name="T1">In einem offenen Brief </text:span><text:span text:style-name="T2">wandte</text:span><text:span text:style-name="T1"> sich am </text:span><text:span text:style-name="T2">7. April</text:span><text:span text:style-name="T1"> der Allgemeine Deutsche Fahrrad Club e.V. (ADFC) Düsseldorf an Oberbürgermeister Geisel. Der ADFC </text:span><text:span text:style-name="T2">äußerte die</text:span><text:span text:style-name="T1"> Sorge, dass sich die Menschen an den Ostertagenim Freien </text:span><text:span text:style-name="T2">drängen</text:span><text:span text:style-name="T1">. Letzten Sonntag haben fast 5000 Radfahrer das Rheinufer passiert. Diesen neuen Höchstwert konnte man an der Rad-Zählstelle in Höhe des KIT am Mannesmannufer ablesen. Deshalb <text:s/>forderten sie die Stadtverwaltung auf, mehr Platz für FußgängerInnen und FahrradfahrerInnen zu schaffen.</text:span></text:p>
      <text:p text:style-name="Standard"><text:span text:style-name="T1">Anja Vorspel, verkehrspolitische Sprecherin der Düsseldorfer Ratsfraktion DIE LINKE, forderte </text:span><text:span text:style-name="T2">am nächsten Morgen in der Presse</text:span><text:span text:style-name="T1">, möglichst viele Autospuren von mehrspurigen Straßen für Spaziergänge und Radverkehr freizugeben, wenigstens für die Osterfeiertage. Da Urlaubsreisen abgesagt sind, bleiben auch die Düsseldorfer*innen zu Hause. Die ersten Hot Spots, wie das Fortuna Büdchen und die Treppe am Burgplatz mussten wegen zu hohem Personenaufkommen abgesperrt werden. Gute Beispiele für mehr Platz und Freiräume finden sich schon in anderen Städten wie Berlin und Köln. Das entlastet auch Busse und Bahnen. Auch sie begrüßt dabei die Vorschläge des ADFC e.V. Düsseldorf.</text:span></text:p>
      <text:p text:style-name="Standard"><text:span text:style-name="T1">In vielen Stadtvierteln und auch auf begehrten Strecken, wie </text:span><text:span text:style-name="T2">dem</text:span><text:span text:style-name="T1"> Rheinufer würde durch die Öffnung der Autospuren mehr Verkehrssicherheit geschaffen. Der aktuell vorhandene Raum kann das Mehraufkommen der RadfahrerInnen und FußgängerInnen nicht auffangen. Ebenso kann durch diesen neuen Raum auf den Fußgängerwegen und den Radwegen der benötigte Abstand von mindestens <text:s/>1.5 Metern, dem „Social Distancing“, eingehalten werden. </text:span></text:p>
      <text:p text:style-name="Standard"><text:span text:style-name="T1">Am Nachmittag desselben Tages tagte <text:s/>der Haupt- und Finanzausschuss. Völlig überraschend stellte Dort Verkehrsdezernentin Zuschke Pläne der Stadst vor den Vorschlägen des ADFC nachzukommen. Das rief heftige Kritik aus den Reihen der CDU und FDP hervor. </text:span><text:span text:style-name="T2">Die Sitzung endete mit vielen offenen Fragenx. </text:span></text:p>
      <text:p text:style-name="Standard"><text:span text:style-name="T1">Kurioserweise </text:span><text:span text:style-name="T2">verkündete die städtische Internetseite</text:span><text:span text:style-name="T1"> am 09. April in einer Pressemitteilung diesen Beitrag zur Verkehrswende doch, wenn auch nur für wenige Stunden. „Oberbürgermeister Thomas Geisel: ‚Die Verkehrswende wird in Düsseldorf auch in Corona-Zeiten vorangetrieben. Dazu gehört es auch, auf aktuelle Situationen zu reagieren und flexibel zu sein. Deshalb stärken wir zu Ostern mit zusätzlichen Radfahrspuren und den reaktivierten Umweltspuren die Fahrradförderung in der Landeshauptstadt.‘“ <text:s/>Zur Umsetzung wurden sogar ganz konkrete Straßen und Maßnahmen darin vorgestellt. Am Nachmittag, gegen halb drei, verschwand die Pressemitteilung von der offiziellen Seite der Stadt.</text:span></text:p>
      <text:p text:style-name="P1"><text:bookmark text:name="_gjdgxs"/><text:span text:style-name="T1">Der Oberbürgermeister beugte sich </text:span><text:span text:style-name="T2">damit</text:span><text:span text:style-name="T1"> wieder einmal dem Druck des Kooperationspartners FDP. </text:span><text:span text:style-name="T2">D</text:span><text:span text:style-name="T1">as hin und her </text:span><text:span text:style-name="T2">um die</text:span><text:span text:style-name="T1"> Presseerklärung zur Öffnung von Autospuren <text:s/>deutet auf einige Verwirrung und schlechte Kommunikation hin. </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Calibri" svg:font-family="Calibri" style:font-family-generic="roman" style:font-pitch="variable"/>
    <style:font-face style:name="Georgia" svg:font-family="Georgia" style:font-family-generic="roman" style:font-pitch="variable"/>
    <style:font-face style:name="Liberation Sans" svg:font-family="'Liberation Sans'" style:font-family-generic="swiss" style:font-pitch="variable"/>
    <style:font-face style:name="Calibri1" svg:font-family="Calibri" style:font-family-generic="system" style:font-pitch="variable"/>
    <style:font-face style:name="Georgia1" svg:font-family="Georgia" style:font-family-generic="system" style:font-pitch="variable"/>
    <style:font-face style:name="Linux Libertine G" svg:font-family="'Linux Libertine G'"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Calibri" fo:font-size="11pt" fo:language="de" fo:country="DE" style:letter-kerning="false" style:font-name-asian="Calibri1" style:font-size-asian="11pt" style:language-asian="zh" style:country-asian="CN" style:font-name-complex="Calibri1" style:font-size-complex="11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style:font-name="Calibri" fo:font-size="11pt" fo:language="de" fo:country="DE" style:letter-kerning="false" style:font-name-asian="Calibri1" style:font-size-asian="11pt" style:language-asian="zh" style:country-asian="CN" style:font-name-complex="Calibri1" style:font-size-complex="11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in" fo:margin-bottom="0.139in" loext:contextual-spacing="false" fo:line-height="115%"/>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Linux Libertine G" style:font-family-asian="'Linux Libertine G'" style:font-family-generic-asian="system" style:font-pitch-asian="variable" style:font-size-asian="14pt" style:font-name-complex="Linux Libertine G" style:font-family-complex="'Linux Libertine G'"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normal" style:family="paragraph" style:default-outline-level="">
      <style:paragraph-properties fo:text-align="start" style:justify-single-word="false" fo:orphans="2" fo:widows="2" style:writing-mode="lr-tb"/>
    </style:style>
    <style:style style:name="Heading_20_1" style:display-name="Heading 1" style:family="paragraph" style:parent-style-name="normal" style:next-style-name="Standard" style:default-outline-level="" style:class="text">
      <style:paragraph-properties fo:margin-top="0.3335in" fo:margin-bottom="0.0835in" loext:contextual-spacing="false" fo:line-height="100%" fo:keep-together="always" fo:keep-with-next="always"/>
      <style:text-properties fo:font-size="24pt" fo:font-weight="bold" style:font-size-asian="24pt" style:font-weight-asian="bold" style:font-size-complex="24pt"/>
    </style:style>
    <style:style style:name="Heading_20_2" style:display-name="Heading 2" style:family="paragraph" style:parent-style-name="normal" style:next-style-name="Standard" style:default-outline-level="" style:class="text">
      <style:paragraph-properties fo:margin-top="0.25in" fo:margin-bottom="0.0555in" loext:contextual-spacing="false" fo:line-height="100%" fo:keep-together="always" fo:keep-with-next="always"/>
      <style:text-properties fo:font-size="18pt" fo:font-weight="bold" style:font-size-asian="18pt" style:font-weight-asian="bold" style:font-size-complex="18pt"/>
    </style:style>
    <style:style style:name="Heading_20_3" style:display-name="Heading 3" style:family="paragraph" style:parent-style-name="normal" style:next-style-name="Standard" style:default-outline-level="" style:class="text">
      <style:paragraph-properties fo:margin-top="0.1945in" fo:margin-bottom="0.0555in" loext:contextual-spacing="false" fo:line-height="100%" fo:keep-together="always" fo:keep-with-next="always"/>
      <style:text-properties fo:font-size="14pt" fo:font-weight="bold" style:font-size-asian="14pt" style:font-weight-asian="bold" style:font-size-complex="14pt"/>
    </style:style>
    <style:style style:name="Heading_20_4" style:display-name="Heading 4" style:family="paragraph" style:parent-style-name="normal" style:next-style-name="Standard" style:default-outline-level="" style:class="text">
      <style:paragraph-properties fo:margin-top="0.1665in" fo:margin-bottom="0.028in" loext:contextual-spacing="false" fo:line-height="100%" fo:keep-together="always" fo:keep-with-next="always"/>
      <style:text-properties fo:font-size="12pt" fo:font-weight="bold" style:font-size-asian="12pt" style:font-weight-asian="bold" style:font-size-complex="12pt"/>
    </style:style>
    <style:style style:name="Heading_20_5" style:display-name="Heading 5" style:family="paragraph" style:parent-style-name="normal" style:next-style-name="Standard" style:default-outline-level="" style:class="text">
      <style:paragraph-properties fo:margin-top="0.1528in" fo:margin-bottom="0.028in" loext:contextual-spacing="false" fo:line-height="100%" fo:keep-together="always" fo:keep-with-next="always"/>
      <style:text-properties fo:font-size="11pt" fo:font-weight="bold" style:font-size-asian="11pt" style:font-weight-asian="bold" style:font-size-complex="11pt"/>
    </style:style>
    <style:style style:name="Heading_20_6" style:display-name="Heading 6" style:family="paragraph" style:parent-style-name="normal" style:next-style-name="Standard" style:default-outline-level="" style:class="text">
      <style:paragraph-properties fo:margin-top="0.139in" fo:margin-bottom="0.028in" loext:contextual-spacing="false" fo:line-height="100%" fo:keep-together="always" fo:keep-with-next="always"/>
      <style:text-properties fo:font-size="10pt" fo:font-weight="bold" style:font-size-asian="10pt" style:font-weight-asian="bold" style:font-size-complex="10pt"/>
    </style:style>
    <style:style style:name="Title" style:family="paragraph" style:parent-style-name="normal" style:next-style-name="Standard" style:default-outline-level="" style:class="chapter">
      <style:paragraph-properties fo:margin-top="0.3335in" fo:margin-bottom="0.0835in" loext:contextual-spacing="false" fo:line-height="100%" fo:keep-together="always" fo:keep-with-next="always"/>
      <style:text-properties fo:font-size="36pt" fo:font-weight="bold" style:font-size-asian="36pt" style:font-weight-asian="bold" style:font-size-complex="36pt"/>
    </style:style>
    <style:style style:name="Subtitle" style:family="paragraph" style:parent-style-name="normal" style:next-style-name="Standard" style:default-outline-level="" style:class="chapter">
      <style:paragraph-properties fo:margin-top="0.25in" fo:margin-bottom="0.0555in" loext:contextual-spacing="false" fo:line-height="100%" fo:keep-together="always" fo:keep-with-next="always"/>
      <style:text-properties fo:color="#666666" style:font-name="Georgia" fo:font-family="Georgia" style:font-family-generic="roman" style:font-pitch="variable" fo:font-size="24pt" fo:font-style="italic" style:font-name-asian="Georgia1" style:font-family-asian="Georgia" style:font-family-generic-asian="system" style:font-pitch-asian="variable" style:font-size-asian="24pt" style:font-style-asian="italic" style:font-name-complex="Georgia1" style:font-family-complex="Georgia" style:font-family-generic-complex="system" style:font-pitch-complex="variable" style:font-size-complex="24pt"/>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page-layout style:name="Mpm1">
      <style:page-layout-properties fo:page-width="8.2681in" fo:page-height="11.6929in" style:num-format="1" style:print-orientation="portrait" fo:margin-top="0.9839in" fo:margin-bottom="0.7874in" fo:margin-left="0.9839in" fo:margin-right="0.9839in" style:writing-mode="lr-tb" style:layout-grid-color="#c0c0c0" style:layout-grid-lines="25201"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document-statistic meta:table-count="0" meta:image-count="0" meta:object-count="0" meta:page-count="1" meta:paragraph-count="9" meta:word-count="412" meta:character-count="2999" meta:non-whitespace-character-count="2587"/>
    <meta:generator>LibreOfficeDev/6.0.5.2$Linux_X86_64 LibreOffice_project/</meta:generator>
  </office:meta>
</office:document-meta>
</file>